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4-instructions-for-submitters:04-7-confidential-and-proprietary-information:start"/><text:bookmark-start text:name="__RefHeading___confidential_and_proprietary_information_1"/><text:bookmark-start text:name="confidential_and_proprietary_information"/>4.7 Confidential and Proprietary Information<text:bookmark-end text:name="__RefHeading___confidential_and_proprietary_information_1"/><text:bookmark-end text:name="confidential_and_proprietary_information"/></text:h>
      <text:p text:style-name="Text_20_body"><text:a xlink:type="simple" xlink:href="https://wiki.didosolutions.com/dido/00-sip-ra/04-instructions-for-submitters/start" text:style-name="Internet_20_link" text:visited-style-name="Visited_20_Internet_20_Link">Return to Instructions for Submitters</text:a></text:p>
      <text:p text:style-name="Text_20_body">The OMG specification adoption process is open.</text:p>
      <text:p text:style-name="Text_20_body">Responses to this RFP become public OMG documents and are available to OMG members and non-members for review.</text:p>
      <text:p text:style-name="Text_20_body">Submissions to this RFP SHALL NOT include confidential or proprietary information of any kind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5:40</meta:creation-date>
    <dc:creator>Generated</dc:creator>
    <dc:date>2026-08-22T16::15:40</dc:date>
    <dc:language>en-US</dc:language>
    <meta:editing-cycles>1</meta:editing-cycles>
    <meta:editing-duration>PT0S</meta:editing-duration>
    <dc:title>dido:00-sip-ra:04-instructions-for-submitters:04-7-confidential-and-proprietary-information:start</dc:title>
  </office:meta>
</office:document-meta>
</file>