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6-responding-to-rfp-items:04-6-2-additional-specifications:start"/><text:bookmark-start text:name="__RefHeading___additional_specifications_1"/><text:bookmark-start text:name="additional_specifications"/>4.6.2 Additional Specifications<text:bookmark-end text:name="__RefHeading___additional_specifications_1"/><text:bookmark-end text:name="additional_specifications"/></text:h>
      <text:p text:style-name="Text_20_body"><text:a xlink:type="simple" xlink:href="https://wiki.didosolutions.com/dido/00-sip-ra/04-instructions-for-submitters/04-6-responding-to-rfp-items/start" text:style-name="Internet_20_link" text:visited-style-name="Visited_20_Internet_20_Link">Return to Responding to RFP Items</text:a></text:p>
      <text:p text:style-name="Text_20_body">Submissions MAY include additional specifications for items not covered by the RFP when submitters believe those items are necessary.</text:p>
      <text:p text:style-name="Text_20_body">Submitters SHOULD clearly distinguish information about these additional items from information that directly responds to the RFP requirements.</text:p>
      <text:p text:style-name="Text_20_body">Submitters SHALL give a detailed rationale for why any additional specifications should also be considered for adoption.</text:p>
      <text:p text:style-name="Text_20_body">Submitters should note that a Task Force is unlikely to consider additional items already on an OMG Task Force roadmap, as doing so would preempt the normal adoption proces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2:55</meta:creation-date>
    <dc:creator>Generated</dc:creator>
    <dc:date>2026-08-24T04::32:55</dc:date>
    <dc:language>en-US</dc:language>
    <meta:editing-cycles>1</meta:editing-cycles>
    <meta:editing-duration>PT0S</meta:editing-duration>
    <dc:title>dido:00-sip-ra:04-instructions-for-submitters:04-6-responding-to-rfp-items:04-6-2-additional-specifications:start</dc:title>
  </office:meta>
</office:document-meta>
</file>