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6-responding-to-rfp-items:04-6-1-complete-proposals:start"/><text:bookmark-start text:name="__RefHeading___complete_proposals_1"/><text:bookmark-start text:name="complete_proposals"/>4.6.1 Complete Proposals<text:bookmark-end text:name="__RefHeading___complete_proposals_1"/><text:bookmark-end text:name="complete_proposals"/></text:h>
      <text:p text:style-name="Text_20_body"><text:a xlink:type="simple" xlink:href="https://wiki.didosolutions.com/dido/00-sip-ra/04-instructions-for-submitters/04-6-responding-to-rfp-items/start" text:style-name="Internet_20_link" text:visited-style-name="Visited_20_Internet_20_Link">Return to Responding to RFP Items</text:a></text:p>
      <text:p text:style-name="Text_20_body">Submissions SHOULD propose full specifications for all relevant requirements detailed in <text:a xlink:type="simple" xlink:href="https://wiki.didosolutions.com/dido/00-sip-ra/06-specific-requirements-on-proposals/start" text:style-name="Internet_20_link" text:visited-style-name="Visited_20_Internet_20_Link">Section 6 Specific Requirements on Proposals</text:a>.</text:p>
      <text:p text:style-name="Text_20_body">Submissions that do not present complete proposals may be at a disadvantage.</text:p>
      <text:p text:style-name="Text_20_body">Submitters are encouraged to include any non-mandatory features listed in <text:a xlink:type="simple" xlink:href="https://wiki.didosolutions.com/dido/00-sip-ra/06-specific-requirements-on-proposals/start" text:style-name="Internet_20_link" text:visited-style-name="Visited_20_Internet_20_Link">Section 6 Specific Requirements on Proposal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0:06</meta:creation-date>
    <dc:creator>Generated</dc:creator>
    <dc:date>2026-08-22T16::20:06</dc:date>
    <dc:language>en-US</dc:language>
    <meta:editing-cycles>1</meta:editing-cycles>
    <meta:editing-duration>PT0S</meta:editing-duration>
    <dc:title>dido:00-sip-ra:04-instructions-for-submitters:04-6-responding-to-rfp-items:04-6-1-complete-proposals:start</dc:title>
  </office:meta>
</office:document-meta>
</file>