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start"/><text:bookmark-start text:name="__RefHeading___business_committee_terms_1"/><text:bookmark-start text:name="business_committee_terms"/>4.5 Business Committee Terms<text:bookmark-end text:name="__RefHeading___business_committee_terms_1"/><text:bookmark-end text:name="business_committee_terms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This section contains the text of the Business Committee RFP attachment concerning commercial availability requirements placed on submissions. This attachment is available separately as OMG document omg/12-12-03.</text:p>
      <text:p text:style-name="Text_20_body">This page identifies the subsections for Business Committee Terms.</text:p>
      <text:p text:style-name="Text_20_body">* <text:a xlink:type="simple" xlink:href="https://wiki.didosolutions.com/dido/00-sip-ra/04-instructions-for-submitters/04-5-business-committee-terms/04-5-1-introduction/start" text:style-name="Internet_20_link" text:visited-style-name="Visited_20_Internet_20_Link">4.5.1 Introduction</text:a>
* <text:a xlink:type="simple" xlink:href="https://wiki.didosolutions.com/dido/00-sip-ra/04-instructions-for-submitters/04-5-business-committee-terms/04-5-2-business-committee-evaluation-criteria/start" text:style-name="Internet_20_link" text:visited-style-name="Visited_20_Internet_20_Link">4.5.2 Business Committee Evaluation Criteria</text:a></text:p>
      <text:a xlink:type="simple" xlink:href="https://wiki.didosolutions.com/dido/00-sip-ra/04-instructions-for-submitters/04-5-business-committee-terms/04-5-2-business-committee-evaluation-criteria/04-5-2-1-viable-to-implement-across-platforms/start" text:style-name="Internet_20_link" text:visited-style-name="Visited_20_Internet_20_Link">4.5.2.1 Viable to Implement Across Platforms</text:a>
      <text:a xlink:type="simple" xlink:href="https://wiki.didosolutions.com/dido/00-sip-ra/04-instructions-for-submitters/04-5-business-committee-terms/04-5-2-business-committee-evaluation-criteria/04-5-2-2-commercial-availability/start" text:style-name="Internet_20_link" text:visited-style-name="Visited_20_Internet_20_Link">4.5.2.2 Commercial Availability</text:a>
      <text:a xlink:type="simple" xlink:href="https://wiki.didosolutions.com/dido/00-sip-ra/04-instructions-for-submitters/04-5-business-committee-terms/04-5-2-business-committee-evaluation-criteria/04-5-2-3-access-to-intellectual-property-rights/start" text:style-name="Internet_20_link" text:visited-style-name="Visited_20_Internet_20_Link">4.5.2.3 Access to Intellectual Property Rights</text:a>
      <text:a xlink:type="simple" xlink:href="https://wiki.didosolutions.com/dido/00-sip-ra/04-instructions-for-submitters/04-5-business-committee-terms/04-5-2-business-committee-evaluation-criteria/04-5-2-4-publication-of-the-specification/start" text:style-name="Internet_20_link" text:visited-style-name="Visited_20_Internet_20_Link">4.5.2.4 Publication of the Specification</text:a>
      <text:a xlink:type="simple" xlink:href="https://wiki.didosolutions.com/dido/00-sip-ra/04-instructions-for-submitters/04-5-business-committee-terms/04-5-2-business-committee-evaluation-criteria/04-5-2-5-continuing-support/start" text:style-name="Internet_20_link" text:visited-style-name="Visited_20_Internet_20_Link">4.5.2.5 Continuing Support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28:25</meta:creation-date>
    <dc:creator>Generated</dc:creator>
    <dc:date>2026-08-23T01::28:25</dc:date>
    <dc:language>en-US</dc:language>
    <meta:editing-cycles>1</meta:editing-cycles>
    <meta:editing-duration>PT0S</meta:editing-duration>
    <dc:title>dido:00-sip-ra:04-instructions-for-submitters:04-5-business-committee-terms:start</dc:title>
  </office:meta>
</office:document-meta>
</file>