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4-instructions-for-submitters:04-5-business-committee-terms:04-5-2-business-committee-evaluation-criteria:04-5-2-5-continuing-support:start"/><text:bookmark-start text:name="__RefHeading___continuing_support_1"/><text:bookmark-start text:name="continuing_support"/>4.5.2.5 Continuing Support<text:bookmark-end text:name="__RefHeading___continuing_support_1"/><text:bookmark-end text:name="continuing_support"/></text:h>
      <text:p text:style-name="Text_20_body"><text:a xlink:type="simple" xlink:href="https://wiki.didosolutions.com/dido/00-sip-ra/04-instructions-for-submitters/04-5-business-committee-terms/04-5-2-business-committee-evaluation-criteria/start" text:style-name="Internet_20_link" text:visited-style-name="Visited_20_Internet_20_Link">Return to Business Committee Evaluation Criteria</text:a></text:p>
      <text:p text:style-name="Text_20_body">The submitter MUST demonstrate a commitment to continuing to support the technology underlying the specification after OMG adoption.</text:p>
      <text:p text:style-name="Text_20_body">The submitter demonstrates this commitment by outlining development plans for future revisions, enhancements, or maintenan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40:56</meta:creation-date>
    <dc:creator>Generated</dc:creator>
    <dc:date>2026-08-22T15::40:56</dc:date>
    <dc:language>en-US</dc:language>
    <meta:editing-cycles>1</meta:editing-cycles>
    <meta:editing-duration>PT0S</meta:editing-duration>
    <dc:title>dido:00-sip-ra:04-instructions-for-submitters:04-5-business-committee-terms:04-5-2-business-committee-evaluation-criteria:04-5-2-5-continuing-support:start</dc:title>
  </office:meta>
</office:document-meta>
</file>