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5-business-committee-terms:04-5-2-business-committee-evaluation-criteria:04-5-2-4-publication-of-the-specification:start"/><text:bookmark-start text:name="__RefHeading___publication_of_the_specification_1"/><text:bookmark-start text:name="publication_of_the_specification"/>4.5.2.4 Publication of the Specification<text:bookmark-end text:name="__RefHeading___publication_of_the_specification_1"/><text:bookmark-end text:name="publication_of_the_specification"/></text:h>
      <text:p text:style-name="Text_20_body"><text:a xlink:type="simple" xlink:href="https://wiki.didosolutions.com/dido/00-sip-ra/04-instructions-for-submitters/04-5-business-committee-terms/04-5-2-business-committee-evaluation-criteria/start" text:style-name="Internet_20_link" text:visited-style-name="Visited_20_Internet_20_Link">Return to Business Committee Evaluation Criteria</text:a></text:p>
      <text:p text:style-name="Text_20_body">If the Submission is adopted, the submitter MUST grant OMG and its sublicensees a worldwide, royalty-free license to edit, store, duplicate, and distribute both the specification and works derived from the specification, such as revisions and teaching materials.</text:p>
      <text:p text:style-name="Text_20_body">This requirement applies only to the written specification. This requirement does not apply to any implementation of the specification.</text:p>
      <text:p text:style-name="Text_20_body">Submitters should consult the Intellectual Property Rights statement at <text:a xlink:type="simple" xlink:href="https://doc.omg.org/ipr" text:style-name="Internet_20_link" text:visited-style-name="Visited_20_Internet_20_Link">https://doc.omg.org/ipr</text:a> [IPR] for the authoritative statement of submitter copyright licensing oblig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3:34</meta:creation-date>
    <dc:creator>Generated</dc:creator>
    <dc:date>2026-08-23T22::53:34</dc:date>
    <dc:language>en-US</dc:language>
    <meta:editing-cycles>1</meta:editing-cycles>
    <meta:editing-duration>PT0S</meta:editing-duration>
    <dc:title>dido:00-sip-ra:04-instructions-for-submitters:04-5-business-committee-terms:04-5-2-business-committee-evaluation-criteria:04-5-2-4-publication-of-the-specification:start</dc:title>
  </office:meta>
</office:document-meta>
</file>