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04-5-2-business-committee-evaluation-criteria:04-5-2-1-viable-to-implement-across-platforms:start"/><text:bookmark-start text:name="__RefHeading___viable_to_implement_across_platforms_1"/><text:bookmark-start text:name="viable_to_implement_across_platforms"/>4.5.2.1 Viable to Implement Across Platforms<text:bookmark-end text:name="__RefHeading___viable_to_implement_across_platforms_1"/><text:bookmark-end text:name="viable_to_implement_across_platforms"/></text:h>
      <text:p text:style-name="Text_20_body"><text:a xlink:type="simple" xlink:href="https://wiki.didosolutions.com/dido/00-sip-ra/04-instructions-for-submitters/04-5-business-committee-terms/04-5-2-business-committee-evaluation-criteria/start" text:style-name="Internet_20_link" text:visited-style-name="Visited_20_Internet_20_Link">Return to Business Committee Evaluation Criteria</text:a></text:p>
      <text:p text:style-name="Text_20_body">Final candidate OMG submissions often combine technologies before all technologies have been implemented in a single system. Nevertheless, the Business Committee expects evidence that each major feature has been implemented, preferably more than once, by separate organisations.</text:p>
      <text:p text:style-name="Text_20_body">Pre-production implementations are acceptable.</text:p>
      <text:p text:style-name="Text_20_body">Since the use of OMG specifications should not depend on any one platform, submissions should also demonstrate cross-platform availability and interoperability of implemen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32:58</meta:creation-date>
    <dc:creator>Generated</dc:creator>
    <dc:date>2026-08-24T18::32:58</dc:date>
    <dc:language>en-US</dc:language>
    <meta:editing-cycles>1</meta:editing-cycles>
    <meta:editing-duration>PT0S</meta:editing-duration>
    <dc:title>dido:00-sip-ra:04-instructions-for-submitters:04-5-business-committee-terms:04-5-2-business-committee-evaluation-criteria:04-5-2-1-viable-to-implement-across-platforms:start</dc:title>
  </office:meta>
</office:document-meta>
</file>