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5-business-committee-terms:04-5-1-introduction:start"/><text:bookmark-start text:name="__RefHeading___introduction_1"/><text:bookmark-start text:name="introduction"/>4.5.1 Introduction<text:bookmark-end text:name="__RefHeading___introduction_1"/><text:bookmark-end text:name="introduction"/></text:h>
      <text:p text:style-name="Text_20_body"><text:a xlink:type="simple" xlink:href="https://wiki.didosolutions.com/dido/00-sip-ra/04-instructions-for-submitters/04-5-business-committee-terms/start" text:style-name="Internet_20_link" text:visited-style-name="Visited_20_Internet_20_Link">Return to Business Committee Terms</text:a></text:p>
      <text:p text:style-name="Text_20_body">OMG encourages rapid commercial adoption of the specifications it publishes. To this end, implementation of an OMG specification requires freedom from technical, legal, and commercial obstacles.</text:p>
      <text:p text:style-name="Text_20_body">The relevant OMG Technology Committees largely judge freedom from technical obstacles through technical review. The OMG Business Committee evaluates freedom from legal and commercial obstacles.</text:p>
      <text:p text:style-name="Text_20_body">The Business Committee also looks for evidence of a submitter's commitment to the commercial success of products based on the Submiss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29:57</meta:creation-date>
    <dc:creator>Generated</dc:creator>
    <dc:date>2026-08-24T04::29:57</dc:date>
    <dc:language>en-US</dc:language>
    <meta:editing-cycles>1</meta:editing-cycles>
    <meta:editing-duration>PT0S</meta:editing-duration>
    <dc:title>dido:00-sip-ra:04-instructions-for-submitters:04-5-business-committee-terms:04-5-1-introduction:start</dc:title>
  </office:meta>
</office:document-meta>
</file>