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do:00-sip-ra:04-instructions-for-submitters:04-3-submission-effort:start"/>4.3	Submission Effort
An RFP submission may require significant effort, including preparing documents, presenting to the issuing TF, and participating in the TF evaluation process. OMG is unable to reimburse submitters for any costs in conjunction with their submissions to this RFP.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37:22</meta:creation-date>
    <dc:creator>Generated</dc:creator>
    <dc:date>2026-08-24T01::37:22</dc:date>
    <dc:language>en-US</dc:language>
    <meta:editing-cycles>1</meta:editing-cycles>
    <meta:editing-duration>PT0S</meta:editing-duration>
    <dc:title>dido:00-sip-ra:04-instructions-for-submitters:04-3-submission-effort:start</dc:title>
  </office:meta>
</office:document-meta>
</file>