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4-instructions-for-submitters:04-2-intellectual-property-rights:start"/><text:bookmark-start text:name="__RefHeading___intellectual_property_rights_1"/><text:bookmark-start text:name="intellectual_property_rights"/>4.2 Intellectual Property Rights<text:bookmark-end text:name="__RefHeading___intellectual_property_rights_1"/><text:bookmark-end text:name="intellectual_property_rights"/></text:h>
      <text:p text:style-name="Text_20_body"><text:a xlink:type="simple" xlink:href="https://wiki.didosolutions.com/dido/00-sip-ra/04-instructions-for-submitters/start" text:style-name="Internet_20_link" text:visited-style-name="Visited_20_Internet_20_Link">Return to Instructions for Submitters</text:a></text:p>
      <text:p text:style-name="Text_20_body">By making a Submission, an organisation is deemed to have granted to OMG a perpetual, nonexclusive, irrevocable, royalty-free, paid-up, worldwide license to copy and distribute the document, to modify the document and distribute copies of the modified version, and to allow others to do the same.</text:p>
      <text:p text:style-name="Text_20_body">Submitters SHALL be the copyright owners of the text they submit or SHALL have sufficient copyright and patent rights from the copyright owners to make the Submission under the terms of OMG's Intellectual Property Rights Policy [IPR].</text:p>
      <text:p text:style-name="Text_20_body">Each Submitter SHALL disclose the identities of all copyright owners in its Submission.</text:p>
      <text:p text:style-name="Text_20_body">Each OMG Member that makes a written Submission in response to this RFP SHALL identify patents containing Essential Claims that the OMG Member believes are infringed if that Submission is included in an OMG Formal Specification and implemented.</text:p>
      <text:p text:style-name="Text_20_body">By making a written Submission to this RFP, an OMG Member also agrees to comply with the Patent Licensing terms set out in <text:a xlink:type="simple" xlink:href="https://wiki.didosolutions.com/dido/00-sip-ra/06-specific-requirements-on-proposals/06-10-ipr-mode" text:style-name="Internet_20_link" text:visited-style-name="Visited_20_Internet_20_Link">Section 6.10 IPR Mode</text:a>.</text:p>
      <text:p text:style-name="Text_20_body">Section 4.2 is neither a complete nor an authoritative statement of a submitter's IPR obligations. See [IPR] for the governing document for all OMG IPR policies.</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06:56</meta:creation-date>
    <dc:creator>Generated</dc:creator>
    <dc:date>2026-08-24T07::06:56</dc:date>
    <dc:language>en-US</dc:language>
    <meta:editing-cycles>1</meta:editing-cycles>
    <meta:editing-duration>PT0S</meta:editing-duration>
    <dc:title>dido:00-sip-ra:04-instructions-for-submitters:04-2-intellectual-property-rights:start</dc:title>
  </office:meta>
</office:document-meta>
</file>