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4-instructions-for-submitters:04-10-how-to-submit:start"/><text:bookmark-start text:name="__RefHeading___how_to_submit_1"/><text:bookmark-start text:name="how_to_submit"/>4.10 How to Submit<text:bookmark-end text:name="__RefHeading___how_to_submit_1"/><text:bookmark-end text:name="how_to_submit"/></text:h>
      <text:p text:style-name="Text_20_body"><text:a xlink:type="simple" xlink:href="https://wiki.didosolutions.com/dido/00-sip-ra/04-instructions-for-submitters/start" text:style-name="Internet_20_link" text:visited-style-name="Visited_20_Internet_20_Link">Return to Instructions for Submitters</text:a></text:p>
      <text:p text:style-name="Text_20_body">Submitters SHOULD send an electronic version of their Submission to the RFP Submissions Desk at <text:a xlink:type="simple" xlink:href="mailto:[rfp@omg.org](mailto:rfp@omg.org)" text:style-name="Internet_20_link" text:visited-style-name="Visited_20_Internet_20_Link">[rfp@omg.org](mailto:rfp@omg.org)</text:a> at OMG Headquarters by 5:00 PM U.S. Eastern Standard Time, 22:00 GMT, on the day of the Initial Submission and Revised Submission deadlines.</text:p>
      <text:p text:style-name="Text_20_body">Acceptable formats are:</text:p>
      <text:p text:style-name="Text_20_body">* Adobe FrameMaker source
* ISO/IEC 26300:2006, OpenDocument 1.1
* OASIS DocBook 4.x or later
* ISO/IEC 29500:2008, OOXML, .docx</text:p>
      <text:p text:style-name="Text_20_body">Submitters SHOULD ensure that they receive confirmation of receipt of their Submiss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2:31</meta:creation-date>
    <dc:creator>Generated</dc:creator>
    <dc:date>2026-08-22T15::12:31</dc:date>
    <dc:language>en-US</dc:language>
    <meta:editing-cycles>1</meta:editing-cycles>
    <meta:editing-duration>PT0S</meta:editing-duration>
    <dc:title>dido:00-sip-ra:04-instructions-for-submitters:04-10-how-to-submit:start</dc:title>
  </office:meta>
</office:document-meta>
</file>