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4-instructions-for-submitters:04-1-omg-membership:start"/><text:bookmark-start text:name="__RefHeading___omg_membership_1"/><text:bookmark-start text:name="omg_membership"/>4.1 OMG Membership<text:bookmark-end text:name="__RefHeading___omg_membership_1"/><text:bookmark-end text:name="omg_membership"/></text:h>
      <text:p text:style-name="Text_20_body"><text:a xlink:type="simple" xlink:href="https://wiki.didosolutions.com/dido/00-sip-ra/04-instructions-for-submitters/start" text:style-name="Internet_20_link" text:visited-style-name="Visited_20_Internet_20_Link">Return to Instructions for Submitters</text:a></text:p>
      <text:p text:style-name="Text_20_body">To submit to an RFP issued by the Platform Technology Committee, an organisation SHALL maintain either Platform or Contributing OMG Membership from the Initial Submission deadline.</text:p>
      <text:p text:style-name="Text_20_body">To submit to a Domain RFP, an organisation SHALL maintain either Contributing or Domain OMG Membership from the Initial Submission deadlin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9::53:08</meta:creation-date>
    <dc:creator>Generated</dc:creator>
    <dc:date>2026-08-25T09::53:08</dc:date>
    <dc:language>en-US</dc:language>
    <meta:editing-cycles>1</meta:editing-cycles>
    <meta:editing-duration>PT0S</meta:editing-duration>
    <dc:title>dido:00-sip-ra:04-instructions-for-submitters:04-1-omg-membership:start</dc:title>
  </office:meta>
</office:document-meta>
</file>