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3-adoption-process:start"/><text:bookmark-start text:name="__RefHeading___adoption_process_1"/><text:bookmark-start text:name="adoption_process"/>3 Adoption Process<text:bookmark-end text:name="__RefHeading___adoption_process_1"/><text:bookmark-end text:name="adoption_process"/></text:h>
      <text:p text:style-name="Text_20_body"><text:a xlink:type="simple" xlink:href="https://wiki.didosolutions.com/dido/00-sip-ra/start" text:style-name="Internet_20_link" text:visited-style-name="Visited_20_Internet_20_Link">Return to Structured Information Processing Reference Architecture (SIP-RA) Request for Proposal</text:a></text:p>
      <text:p text:style-name="Text_20_body">This page identifies the subsections for the Adoption Proces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7:26</meta:creation-date>
    <dc:creator>Generated</dc:creator>
    <dc:date>2026-08-22T12::37:26</dc:date>
    <dc:language>en-US</dc:language>
    <meta:editing-cycles>1</meta:editing-cycles>
    <meta:editing-duration>PT0S</meta:editing-duration>
    <dc:title>dido:00-sip-ra:03-adoption-process:start</dc:title>
  </office:meta>
</office:document-meta>
</file>