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3-adoption-process:03-2-the-adoption-process-in-detail:start"/><text:bookmark-start text:name="__RefHeading___the_adoption_process_in_detail_1"/><text:bookmark-start text:name="the_adoption_process_in_detail"/>3.2 The Adoption Process in Detail<text:bookmark-end text:name="__RefHeading___the_adoption_process_in_detail_1"/><text:bookmark-end text:name="the_adoption_process_in_detail"/></text:h>
      <text:p text:style-name="Text_20_body"><text:a xlink:type="simple" xlink:href="https://wiki.didosolutions.com/dido/00-sip-ra/03-adoption-process/start" text:style-name="Internet_20_link" text:visited-style-name="Visited_20_Internet_20_Link">Return to Adoption Process</text:a></text:p>
      <text:p text:style-name="Text_20_body">This page identifies the subsections for the Adoption Process in Detail.</text:p>
      <text:p text:style-name="Text_20_body">* <text:a xlink:type="simple" xlink:href="https://wiki.didosolutions.com/dido/00-sip-ra/03-adoption-process/03-2-the-adoption-process-in-detail/03-2-1-development-and-issuance-of-rfp" text:style-name="Internet_20_link" text:visited-style-name="Visited_20_Internet_20_Link">3.2.1 Development and Issuance of RFP</text:a>
* <text:a xlink:type="simple" xlink:href="https://wiki.didosolutions.com/dido/00-sip-ra/03-adoption-process/03-2-the-adoption-process-in-detail/03-2-2-letter-of-intent-loi" text:style-name="Internet_20_link" text:visited-style-name="Visited_20_Internet_20_Link">3.2.2 Letter of Intent (LOI)</text:a>
* <text:a xlink:type="simple" xlink:href="https://wiki.didosolutions.com/dido/00-sip-ra/03-adoption-process/03-2-the-adoption-process-in-detail/03-2-3-voter-registration" text:style-name="Internet_20_link" text:visited-style-name="Visited_20_Internet_20_Link">3.2.3 Voter Registration</text:a>
* <text:a xlink:type="simple" xlink:href="https://wiki.didosolutions.com/dido/00-sip-ra/03-adoption-process/03-2-the-adoption-process-in-detail/03-2-4-initial-submissions" text:style-name="Internet_20_link" text:visited-style-name="Visited_20_Internet_20_Link">3.2.4 Initial Submissions</text:a>
* <text:a xlink:type="simple" xlink:href="https://wiki.didosolutions.com/dido/00-sip-ra/03-adoption-process/03-2-the-adoption-process-in-detail/03-2-5-revised-submissions" text:style-name="Internet_20_link" text:visited-style-name="Visited_20_Internet_20_Link">3.2.5 Revised Submissions</text:a>
* <text:a xlink:type="simple" xlink:href="https://wiki.didosolutions.com/dido/00-sip-ra/03-adoption-process/03-2-the-adoption-process-in-detail/03-2-6-selection-votes" text:style-name="Internet_20_link" text:visited-style-name="Visited_20_Internet_20_Link">3.2.6 Selection Votes</text:a>
* <text:a xlink:type="simple" xlink:href="https://wiki.didosolutions.com/dido/00-sip-ra/03-adoption-process/03-2-the-adoption-process-in-detail/03-2-7-business-committee-questionnaire" text:style-name="Internet_20_link" text:visited-style-name="Visited_20_Internet_20_Link">3.2.7 Business Committee Questionnaire</text:a>
* <text:a xlink:type="simple" xlink:href="https://wiki.didosolutions.com/dido/00-sip-ra/03-adoption-process/03-2-the-adoption-process-in-detail/03-2-8-finalization-and-revision" text:style-name="Internet_20_link" text:visited-style-name="Visited_20_Internet_20_Link">3.2.8 Finalization and Revision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1:23</meta:creation-date>
    <dc:creator>Generated</dc:creator>
    <dc:date>2026-08-24T05::11:23</dc:date>
    <dc:language>en-US</dc:language>
    <meta:editing-cycles>1</meta:editing-cycles>
    <meta:editing-duration>PT0S</meta:editing-duration>
    <dc:title>dido:00-sip-ra:03-adoption-process:03-2-the-adoption-process-in-detail:start</dc:title>
  </office:meta>
</office:document-meta>
</file>