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03-2-the-adoption-process-in-detail:03-2-8-finalization-and-revision"/><text:bookmark-start text:name="__RefHeading___finalization_and_revision_1"/><text:bookmark-start text:name="finalization_and_revision"/>3.2.8 Finalization and Revision<text:bookmark-end text:name="__RefHeading___finalization_and_revision_1"/><text:bookmark-end text:name="finalization_and_revision"/></text:h>
      <text:p text:style-name="Text_20_body"><text:a xlink:type="simple" xlink:href="https://wiki.didosolutions.com/dido/00-sip-ra/03-adoption-process/03-2-the-adoption-process-in-detail/start" text:style-name="Internet_20_link" text:visited-style-name="Visited_20_Internet_20_Link">Return to The Adoption Process in Detail</text:a></text:p>
      <text:p text:style-name="Text_20_body">Any specification adopted by OMG, by any mechanism, whether through an RFP or otherwise, is subject to finalization.</text:p>
      <text:p text:style-name="Text_20_body">A Finalization Task Force (FTF) is chartered by the Technical Committee that recommended the specification. The FTF corrects problems reported by early users of the published specification.</text:p>
      <text:p text:style-name="Text_20_body">The FTF first collaborates with OMG's Technical Editor to prepare a cleaned-up version of the Alpha Specification by removing submission-specific material. This cleaned-up version is the Beta 1 specification, which OMG makes publicly available on its website.</text:p>
      <text:p text:style-name="Text_20_body">The FTF then works through the list of bug reports (issues) submitted by users of the Beta 1 specification. The FTF produces a Finalization Report and another Beta specification, usually Beta 2, which becomes a candidate for formal publication.</text:p>
      <text:p text:style-name="Text_20_body">Once endorsed by the Architecture Board and adopted by the relevant Technical Committee and Board of Directors, OMG publishes the specification as the final Formal Specification.</text:p>
      <text:p text:style-name="Text_20_body">Long-term maintenance of OMG specifications is handled by a sequence of Revision Task Forces (RTFs). Each RTF is chartered to address residual problems in the most recently published version of the specification.</text:p>
      <text:p text:style-name="Text_20_body">For full details, see Policies and Procedures Section 4.4 [P&amp;P]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8:40</meta:creation-date>
    <dc:creator>Generated</dc:creator>
    <dc:date>2026-08-24T01::48:40</dc:date>
    <dc:language>en-US</dc:language>
    <meta:editing-cycles>1</meta:editing-cycles>
    <meta:editing-duration>PT0S</meta:editing-duration>
    <dc:title>dido:00-sip-ra:03-adoption-process:03-2-the-adoption-process-in-detail:03-2-8-finalization-and-revision</dc:title>
  </office:meta>
</office:document-meta>
</file>