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3-adoption-process:03-2-the-adoption-process-in-detail:03-2-7-business-committee-questionnaire"/><text:bookmark-start text:name="__RefHeading___business_committee_questionnaire_1"/><text:bookmark-start text:name="business_committee_questionnaire"/>3.2.7 Business Committee Questionnaire<text:bookmark-end text:name="__RefHeading___business_committee_questionnaire_1"/><text:bookmark-end text:name="business_committee_questionnaire"/></text:h>
      <text:p text:style-name="Text_20_body"><text:a xlink:type="simple" xlink:href="https://wiki.didosolutions.com/dido/00-sip-ra/03-adoption-process/03-2-the-adoption-process-in-detail/start" text:style-name="Internet_20_link" text:visited-style-name="Visited_20_Internet_20_Link">Return to The Adoption Process in Detail</text:a></text:p>
      <text:p text:style-name="Text_20_body">Before the Board of Directors (BoD) makes its final decision on whether to turn a Technical Committee recommendation into an OMG-published specification, the BoD asks its Business Committee to evaluate whether implementations of the specification are publicly available.</text:p>
      <text:p text:style-name="Text_20_body">To perform this evaluation, the Business Committee sends a Business Committee Questionnaire (BCQ) [BCQ] to every OMG Member listed as a Submitter on the recommended Submission. Members who are not Submitters can also complete a Business Committee Questionnaire for the Submission.</text:p>
      <text:p text:style-name="Text_20_body">If no organisation commits to using the specification, the BoD typically does not act on the recommendation to adopt the specification. Submitters therefore need to respond to the BCQ.</text:p>
      <text:p text:style-name="Text_20_body">Once the Business Committee receives satisfactory BCQ responses, the Board takes the final vote on publication. A Submission adopted by the Board is referred to as an Alpha Specification.</text:p>
      <text:p text:style-name="Text_20_body">At this point, the RFP process is complet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48:27</meta:creation-date>
    <dc:creator>Generated</dc:creator>
    <dc:date>2026-08-24T12::48:27</dc:date>
    <dc:language>en-US</dc:language>
    <meta:editing-cycles>1</meta:editing-cycles>
    <meta:editing-duration>PT0S</meta:editing-duration>
    <dc:title>dido:00-sip-ra:03-adoption-process:03-2-the-adoption-process-in-detail:03-2-7-business-committee-questionnaire</dc:title>
  </office:meta>
</office:document-meta>
</file>