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2-the-adoption-process-in-detail:03-2-6-selection-votes"/><text:bookmark-start text:name="__RefHeading___selection_votes_1"/><text:bookmark-start text:name="selection_votes"/>3.2.6 Selection Votes<text:bookmark-end text:name="__RefHeading___selection_votes_1"/><text:bookmark-end text:name="selection_votes"/></text:h>
      <text:p text:style-name="Text_20_body"><text:a xlink:type="simple" xlink:href="https://wiki.didosolutions.com/dido/00-sip-ra/03-adoption-process/03-2-the-adoption-process-in-detail/start" text:style-name="Internet_20_link" text:visited-style-name="Visited_20_Internet_20_Link">Return to The Adoption Process in Detail</text:a></text:p>
      <text:p text:style-name="Text_20_body">When the Task Force voters believe that they sufficiently understand the relative merits of the available Submissions, the Task Force takes a vote to recommend a Submission to the Task Force's parent Technical Committee.</text:p>
      <text:p text:style-name="Text_20_body">The Architecture Board reviews the recommended Submission for compliance with <text:a xlink:type="simple" xlink:href="https://wiki.didosolutions.com/dido/99_annexes/99_annexes/annex-b-terms-and-definitions/m/mda" text:style-name="Internet_20_link" text:visited-style-name="Visited_20_Internet_20_Link">Model Driven Architecture (MDA)</text:a> and for technical merit.</text:p>
      <text:p text:style-name="Text_20_body">Once the Architecture Board endorses the recommended Submission, members of the relevant Technical Committee vote on the recommended Submission by email.</text:p>
      <text:p text:style-name="Text_20_body">Successful completion of the Technical Committee vote moves the recommendation to OMG's Board of Directors (BoD)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50</meta:creation-date>
    <dc:creator>Generated</dc:creator>
    <dc:date>2026-08-24T00::46:50</dc:date>
    <dc:language>en-US</dc:language>
    <meta:editing-cycles>1</meta:editing-cycles>
    <meta:editing-duration>PT0S</meta:editing-duration>
    <dc:title>dido:00-sip-ra:03-adoption-process:03-2-the-adoption-process-in-detail:03-2-6-selection-votes</dc:title>
  </office:meta>
</office:document-meta>
</file>