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03-2-5-revised-submissions"/><text:bookmark-start text:name="__RefHeading___revised_submissions_1"/><text:bookmark-start text:name="revised_submissions"/>3.2.5 Revised Submissions<text:bookmark-end text:name="__RefHeading___revised_submissions_1"/><text:bookmark-end text:name="revised_submissions"/></text:h>
      <text:p text:style-name="Text_20_body"><text:a xlink:type="simple" xlink:href="https://wiki.didosolutions.com/dido/00-sip-ra/03-adoption-process/03-2-the-adoption-process-in-detail/start" text:style-name="Internet_20_link" text:visited-style-name="Visited_20_Internet_20_Link">Return to The Adoption Process in Detail</text:a></text:p>
      <text:p text:style-name="Text_20_body">Revised Submissions are due by the specified Revised Submission deadline. A Revised Submission SHALL NOT be altered once the Revised Submission deadline has passed.</text:p>
      <text:p text:style-name="Text_20_body">Submitters normally present their proposals at the next Task Force meeting after the Revised Submission deadline. If necessary, the Task Force MAY set a succession of Revised Submission deadlines.</text:p>
      <text:p text:style-name="Text_20_body">Submitters choose whether to make Revised Submissions. If a submitter decides not to make a Revised Submission, the submitter's most recent Submission is carried forward, unless the submitter explicitly withdraws from the RFP process.</text:p>
      <text:p text:style-name="Text_20_body">The evaluation of Revised Submissions has the same goals listed in <text:a xlink:type="simple" xlink:href="https://wiki.didosolutions.com/dido/00-sip-ra/03-adoption-process/03-2-the-adoption-process-in-detail/03-2-4-initial-submissions" text:style-name="Internet_20_link" text:visited-style-name="Visited_20_Internet_20_Link">Section 3.2.4 Initial Submission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8:24</meta:creation-date>
    <dc:creator>Generated</dc:creator>
    <dc:date>2026-08-23T21::58:24</dc:date>
    <dc:language>en-US</dc:language>
    <meta:editing-cycles>1</meta:editing-cycles>
    <meta:editing-duration>PT0S</meta:editing-duration>
    <dc:title>dido:00-sip-ra:03-adoption-process:03-2-the-adoption-process-in-detail:03-2-5-revised-submissions</dc:title>
  </office:meta>
</office:document-meta>
</file>