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3-adoption-process:03-2-the-adoption-process-in-detail:03-2-4-initial-submissions"/><text:bookmark-start text:name="__RefHeading___initial_submissions_1"/><text:bookmark-start text:name="initial_submissions"/>3.2.4 Initial Submissions<text:bookmark-end text:name="__RefHeading___initial_submissions_1"/><text:bookmark-end text:name="initial_submissions"/></text:h>
      <text:p text:style-name="Text_20_body"><text:a xlink:type="simple" xlink:href="https://wiki.didosolutions.com/dido/00-sip-ra/03-adoption-process/03-2-the-adoption-process-in-detail/start" text:style-name="Internet_20_link" text:visited-style-name="Visited_20_Internet_20_Link">Return to The Adoption Process in Detail</text:a></text:p>
      <text:p text:style-name="Text_20_body">Initial Submissions SHALL be made electronically on or before the Initial Submission deadline specified in the RFP timetable. The Task Force MAY adjust the Initial Submission deadline. See <text:a xlink:type="simple" xlink:href="https://wiki.didosolutions.com/dido/00-sip-ra/06-specific-requirements-on-proposals/06-11-timetable" text:style-name="Internet_20_link" text:visited-style-name="Visited_20_Internet_20_Link">Section 6.11 Timetable</text:a>.</text:p>
      <text:p text:style-name="Text_20_body">Submissions SHALL use the OMG specification template [TMPL], with the structure set out in <text:a xlink:type="simple" xlink:href="https://wiki.didosolutions.com/dido/00-sip-ra/04-instructions-for-submitters/04-9-proposal-format" text:style-name="Internet_20_link" text:visited-style-name="Visited_20_Internet_20_Link">Section 4.9 Proposal Format</text:a>. Initial Submissions SHALL be written specifications capable of full evaluation, not summaries or outlines.</text:p>
      <text:p text:style-name="Text_20_body">Submitters typically present their proposals to the Task Force at the first meeting after the submission deadline. Making a submission incurs obligations under OMG's Intellectual Property Rights Policy [IPR].</text:p>
      <text:p text:style-name="Text_20_body">An Initial Submission SHALL NOT be altered once the Initial Submission deadline has passed. The Task Force MAY choose to recommend an Initial Submission, unchanged, for adoption by OMG. Alternatively, Task Force members usually offer comments and feedback on the Initial Submissions, which submitters MAY address in a later Revised Submission.</text:p>
      <text:p text:style-name="Text_20_body">The goals of the Task Force's submission evaluation are:</text:p>
      <text:p text:style-name="Text_20_body">Provide a fair and open processFacilitate critical review of the submissions by OMG MembersProvide feedback to submitters, enabling them to address concerns in their Revised SubmissionsBuild consensus on acceptable solutionsEnable voting members to make an informed selection decisionSubmitters actively contribute to the evaluation proces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6:31</meta:creation-date>
    <dc:creator>Generated</dc:creator>
    <dc:date>2026-08-23T21::46:31</dc:date>
    <dc:language>en-US</dc:language>
    <meta:editing-cycles>1</meta:editing-cycles>
    <meta:editing-duration>PT0S</meta:editing-duration>
    <dc:title>dido:00-sip-ra:03-adoption-process:03-2-the-adoption-process-in-detail:03-2-4-initial-submissions</dc:title>
  </office:meta>
</office:document-meta>
</file>