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3-adoption-process:03-2-the-adoption-process-in-detail:03-2-3-voter-registration"/><text:bookmark-start text:name="__RefHeading___voter_registration_1"/><text:bookmark-start text:name="voter_registration"/>3.2.3 Voter Registration<text:bookmark-end text:name="__RefHeading___voter_registration_1"/><text:bookmark-end text:name="voter_registration"/></text:h>
      <text:p text:style-name="Text_20_body"><text:a xlink:type="simple" xlink:href="https://wiki.didosolutions.com/dido/00-sip-ra/03-adoption-process/03-2-the-adoption-process-in-detail/start" text:style-name="Internet_20_link" text:visited-style-name="Visited_20_Internet_20_Link">Return to The Adoption Process in Detail</text:a></text:p>
      <text:p text:style-name="Text_20_body">Any interested OMG Members, other than Trial, Press, and Analyst members, MAY participate in Task Force voting related to this RFP.</text:p>
      <text:p text:style-name="Text_20_body">If the RFP timetable includes a date for closing the voting list, or if the Task Force separately decides to close the voting list, then only OMG Members that have registered by the given date and OMG Members that have made an Initial Submission MAY vote on Task Force motions related to this RFP. See <text:a xlink:type="simple" xlink:href="https://wiki.didosolutions.com/dido/00-sip-ra/06-specific-requirements-on-proposals/06-11-timetable" text:style-name="Internet_20_link" text:visited-style-name="Visited_20_Internet_20_Link">Section 6.11 Timetable</text:a>.</text:p>
      <text:p text:style-name="Text_20_body">Member organisations that have submitted an LOI are automatically registered to vote in the Task Force.</text:p>
      <text:p text:style-name="Text_20_body">Technical Committee votes are not affected by the Task Force voting list. All Contributing and Domain Members are eligible to vote in DTC polls relating to DTC RFPs. All Contributing and Platform Members are eligible to vote in PTC polls on PTC RFPs.</text:p>
      <text:p text:style-name="Text_20_body">—</text:p>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22:00</meta:creation-date>
    <dc:creator>Generated</dc:creator>
    <dc:date>2026-08-22T22::22:00</dc:date>
    <dc:language>en-US</dc:language>
    <meta:editing-cycles>1</meta:editing-cycles>
    <meta:editing-duration>PT0S</meta:editing-duration>
    <dc:title>dido:00-sip-ra:03-adoption-process:03-2-the-adoption-process-in-detail:03-2-3-voter-registration</dc:title>
  </office:meta>
</office:document-meta>
</file>