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0-sip-ra:03-adoption-process:03-2-the-adoption-process-in-detail:03-2-2-letter-of-intent-loi"/><text:bookmark-start text:name="__RefHeading___letter_of_intent_loi_1"/><text:bookmark-start text:name="letter_of_intent_loi"/>3.2.2 Letter of Intent (LOI)<text:bookmark-end text:name="__RefHeading___letter_of_intent_loi_1"/><text:bookmark-end text:name="letter_of_intent_loi"/></text:h>
      <text:p text:style-name="Text_20_body"><text:a xlink:type="simple" xlink:href="https://wiki.didosolutions.com/dido/00-sip-ra/03-adoption-process/03-2-the-adoption-process-in-detail/start" text:style-name="Internet_20_link" text:visited-style-name="Visited_20_Internet_20_Link">Return to The Adoption Process in Detail</text:a></text:p>
      <text:p text:style-name="Text_20_body">Each OMG Member organisation that intends to make a submission in response to any RFP, including this one, SHALL submit a Letter of Intent (LOI) signed by an officer on or before the deadline specified in the RFP timetable. See <text:a xlink:type="simple" xlink:href="https://wiki.didosolutions.com/dido/00-sip-ra/06-specific-requirements-on-proposals/06-11-timetable" text:style-name="Internet_20_link" text:visited-style-name="Visited_20_Internet_20_Link">Section 6.11 Timetable</text:a>.</text:p>
      <text:p text:style-name="Text_20_body">The LOI provides public notice that the organisation may submit. The LOI does not oblige the organisation to make a submission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6::41:58</meta:creation-date>
    <dc:creator>Generated</dc:creator>
    <dc:date>2026-08-24T16::41:58</dc:date>
    <dc:language>en-US</dc:language>
    <meta:editing-cycles>1</meta:editing-cycles>
    <meta:editing-duration>PT0S</meta:editing-duration>
    <dc:title>dido:00-sip-ra:03-adoption-process:03-2-the-adoption-process-in-detail:03-2-2-letter-of-intent-loi</dc:title>
  </office:meta>
</office:document-meta>
</file>