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3-adoption-process:03-1-introduction:start"/><text:bookmark-start text:name="__RefHeading___introduction_1"/><text:bookmark-start text:name="introduction"/>3.1 Introduction<text:bookmark-end text:name="__RefHeading___introduction_1"/><text:bookmark-end text:name="introduction"/></text:h>
      <text:p text:style-name="Text_20_body"><text:a xlink:type="simple" xlink:href="https://wiki.didosolutions.com/dido/00-sip-ra/03-adoption-process/start" text:style-name="Internet_20_link" text:visited-style-name="Visited_20_Internet_20_Link">Return to Adoption Process</text:a></text:p>
      <text:p text:style-name="Text_20_body"><text:a xlink:type="simple" xlink:href="https://www.omg.org/" text:style-name="Internet_20_link" text:visited-style-name="Visited_20_Internet_20_Link">OMG</text:a> decides which specifications to adopt via votes of its Membership. The selected specifications should align with <text:a xlink:type="simple" xlink:href="https://wiki.didosolutions.com/fxdemo/99_part_annexes/annex-b-terms-and-definitions/m/mda" text:style-name="Internet_20_link" text:visited-style-name="Visited_20_Internet_20_Link">MDA</text:a>'s architectural vision. OMG bases its decisions on both business and technical considerations. Once OMG adopts a specification, OMG makes the specification available for use by both OMG members and non-members alike, at no charge.</text:p>
      <text:p text:style-name="Text_20_body">Section 3 provides an extended summary of the RFP process. For more detailed information, see the Policies and Procedures of the OMG Technical Process [P&amp;P], specifically Section 4.2, and the OMG Hitchhiker’s Guide [Guide]. In the event of any inconsistency between this document, the Hitchhiker's Guide, and the Policies and Procedures, the P&amp;P is always authoritative. OMG's Intellectual Property Rights Policy [IPR] governs all IPR-related matters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30:20</meta:creation-date>
    <dc:creator>Generated</dc:creator>
    <dc:date>2026-08-24T01::30:20</dc:date>
    <dc:language>en-US</dc:language>
    <meta:editing-cycles>1</meta:editing-cycles>
    <meta:editing-duration>PT0S</meta:editing-duration>
    <dc:title>dido:00-sip-ra:03-adoption-process:03-1-introduction:start</dc:title>
  </office:meta>
</office:document-meta>
</file>