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1-introduction:01-4-contact-information:start"/><text:bookmark-start text:name="__RefHeading___contact_information_1"/><text:bookmark-start text:name="contact_information"/>1.4 Contact Information<text:bookmark-end text:name="__RefHeading___contact_information_1"/><text:bookmark-end text:name="contact_information"/></text:h>
      <text:p text:style-name="Text_20_body"><text:a xlink:type="simple" xlink:href="https://wiki.didosolutions.com/dido/00-sip-ra/01-introduction/start" text:style-name="Internet_20_link" text:visited-style-name="Visited_20_Internet_20_Link">Return to Introduction</text:a></text:p>
      <text:p text:style-name="Text_20_body">Questions related to <text:a xlink:type="simple" xlink:href="https://www.omg.org/" text:style-name="Internet_20_link" text:visited-style-name="Visited_20_Internet_20_Link">OMG</text:a>’s technology adoption process and any questions about this RFP should be directed to <text:a xlink:type="simple" xlink:href="mailto:[rfp@omg.org](mailto:rfp@omg.org)" text:style-name="Internet_20_link" text:visited-style-name="Visited_20_Internet_20_Link">[rfp@omg.org](mailto:rfp@omg.org)</text:a>.</text:p>
      <text:p text:style-name="Text_20_body">OMG documents and information are available on the OMG website: <text:a xlink:type="simple" xlink:href="https://wiki.didosolutions.com/https/www.omg.org" text:style-name="Internet_20_link" text:visited-style-name="Visited_20_Internet_20_Link">https://www.omg.org](https://www.omg.org|https://www.omg.org)</text:a>.</text:p>
      <text:p text:style-name="Text_20_body">Templates for RFPs, including this document, and other standard OMG documents can be found on the Template Downloads Page: <text:a xlink:type="simple" xlink:href="https://www.omg.org/technology/template_download.htm" text:style-name="Internet_20_link" text:visited-style-name="Visited_20_Internet_20_Link">https://www.omg.org/technology/template_download.htm</text:a>.</text:p>
      <text:p text:style-name="Text_20_body">—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8:53</meta:creation-date>
    <dc:creator>Generated</dc:creator>
    <dc:date>2026-08-22T17::58:53</dc:date>
    <dc:language>en-US</dc:language>
    <meta:editing-cycles>1</meta:editing-cycles>
    <meta:editing-duration>PT0S</meta:editing-duration>
    <dc:title>dido:00-sip-ra:01-introduction:01-4-contact-information:start</dc:title>
  </office:meta>
</office:document-meta>
</file>