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1-introduction:01-3-conventions:start"/><text:bookmark-start text:name="__RefHeading___conventions_1"/><text:bookmark-start text:name="conventions"/>1.3 Conventions<text:bookmark-end text:name="__RefHeading___conventions_1"/><text:bookmark-end text:name="conventions"/></text:h>
      <text:p text:style-name="Text_20_body"><text:a xlink:type="simple" xlink:href="https://wiki.didosolutions.com/dido/00-sip-ra/01-introduction/start" text:style-name="Internet_20_link" text:visited-style-name="Visited_20_Internet_20_Link">Return to Introduction</text:a></text:p>
      <text:p text:style-name="Text_20_body">The key words “SHALL”, “SHALL NOT”, “SHOULD”, “SHOULD NOT”, “MAY”, and “NEED NOT” in this document are interpreted as described in <text:a xlink:type="simple" xlink:href="https://www.iso.org/directives-and-policies.html" text:style-name="Internet_20_link" text:visited-style-name="Visited_20_Internet_20_Link">Part 2 of the ISO/IEC Directives</text:a> [ISO2]. These <text:a xlink:type="simple" xlink:href="https://wiki.didosolutions.com/dido/99_annexes/99_annexes/annex-b-terms-and-definitions/i/iso" text:style-name="Internet_20_link" text:visited-style-name="Visited_20_Internet_20_Link">iso</text:a> terms are compatible with the same terms in <text:a xlink:type="simple" xlink:href="https://www.rfc-editor.org/rfc/rfc2119" text:style-name="Internet_20_link" text:visited-style-name="Visited_20_Internet_20_Link">IETF RFC 2119</text:a> [RFC2119].</text:p>
      <text:p text:style-name="Text_20_body">—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2:57</meta:creation-date>
    <dc:creator>Generated</dc:creator>
    <dc:date>2026-08-24T02::22:57</dc:date>
    <dc:language>en-US</dc:language>
    <meta:editing-cycles>1</meta:editing-cycles>
    <meta:editing-duration>PT0S</meta:editing-duration>
    <dc:title>dido:00-sip-ra:01-introduction:01-3-conventions:start</dc:title>
  </office:meta>
</office:document-meta>
</file>