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1-introduction:01-2-organization-of-this-document:start"/><text:bookmark-start text:name="__RefHeading___organisation_of_this_document_1"/><text:bookmark-start text:name="organisation_of_this_document"/>1.2 Organisation of this Document<text:bookmark-end text:name="__RefHeading___organisation_of_this_document_1"/><text:bookmark-end text:name="organisation_of_this_document"/></text:h>
      <text:p text:style-name="Text_20_body"><text:a xlink:type="simple" xlink:href="https://wiki.didosolutions.com/dido/00-sip-ra/01-introduction/start" text:style-name="Internet_20_link" text:visited-style-name="Visited_20_Internet_20_Link">Return to Introduction</text:a></text:p>
      <text:p text:style-name="Text_20_body">The remainder of this document is organised as follow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ection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02-architectural-context/start" text:style-name="Internet_20_link" text:visited-style-name="Visited_20_Internet_20_Link">Section 2: Architectural Context</text:a> </text:p>
          </table:table-cell>
          <table:table-cell office:value-type="string" table:style-name="tablecell">
            <text:p text:style-name="tablealignleft"> Background information on OMG’s Model Driven Architectur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03-adoption-process/start" text:style-name="Internet_20_link" text:visited-style-name="Visited_20_Internet_20_Link">Section 3: Adoption Process</text:a> </text:p>
          </table:table-cell>
          <table:table-cell office:value-type="string" table:style-name="tablecell">
            <text:p text:style-name="tablealignleft"> Background information on the OMG specification adoption proces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04-instructions-for-submitters/start" text:style-name="Internet_20_link" text:visited-style-name="Visited_20_Internet_20_Link">Section 4: Instructions for Submitters</text:a> </text:p>
          </table:table-cell>
          <table:table-cell office:value-type="string" table:style-name="tablecell">
            <text:p text:style-name="tablealignleft"> Explanation of how to make a submission to this RF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05-general-requirements-on-proposals/start" text:style-name="Internet_20_link" text:visited-style-name="Visited_20_Internet_20_Link">Section 5: General Requirements on Proposals</text:a> </text:p>
          </table:table-cell>
          <table:table-cell office:value-type="string" table:style-name="tablecell">
            <text:p text:style-name="tablealignleft"> Requirements and evaluation criteria that apply to all proposals submitted to OMG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06-specific-requirements-on-proposals/start" text:style-name="Internet_20_link" text:visited-style-name="Visited_20_Internet_20_Link">Section 6: Specific Requirements on Proposals</text:a> </text:p>
          </table:table-cell>
          <table:table-cell office:value-type="string" table:style-name="tablecell">
            <text:p text:style-name="tablealignleft"> Problem statement, scope of proposals sought, mandatory requirements, non-mandatory features, issues to be discussed, evaluation criteria, and timetable that apply specifically to this RF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appendix-a-references-and-glossary-specific-to-this-rfp/start" text:style-name="Internet_20_link" text:visited-style-name="Visited_20_Internet_20_Link">Appendix A: References and Glossary Specific to this RFP</text:a> </text:p>
          </table:table-cell>
          <table:table-cell office:value-type="string" table:style-name="tablecell">
            <text:p text:style-name="tablealignleft"> References and glossary specific to this RF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00-sip-ra/appendix-b-general-references-and-glossary/start" text:style-name="Internet_20_link" text:visited-style-name="Visited_20_Internet_20_Link">Appendix B: General References and Glossary</text:a> </text:p>
          </table:table-cell>
          <table:table-cell office:value-type="string" table:style-name="tablecell">
            <text:p text:style-name="tablealignleft"> General references and glossary </text:p>
          </table:table-cell>
        </table:table-row>
      </table:table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7:54</meta:creation-date>
    <dc:creator>Generated</dc:creator>
    <dc:date>2026-08-23T22::17:54</dc:date>
    <dc:language>en-US</dc:language>
    <meta:editing-cycles>1</meta:editing-cycles>
    <meta:editing-duration>PT0S</meta:editing-duration>
    <dc:title>dido:00-sip-ra:01-introduction:01-2-organization-of-this-document:start</dc:title>
  </office:meta>
</office:document-meta>
</file>