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1-introduction:01-1-goals-of-omg:start"/><text:bookmark-start text:name="__RefHeading___goals_of_omg_1"/><text:bookmark-start text:name="goals_of_omg"/>1.1 Goals of OMG<text:bookmark-end text:name="__RefHeading___goals_of_omg_1"/><text:bookmark-end text:name="goals_of_omg"/></text:h>
      <text:p text:style-name="Text_20_body"><text:a xlink:type="simple" xlink:href="https://wiki.didosolutions.com/dido/00-sip-ra/01-introduction/start" text:style-name="Internet_20_link" text:visited-style-name="Visited_20_Internet_20_Link">Return to Introduction</text:a></text:p>
      <text:p text:style-name="Text_20_body">The <text:a xlink:type="simple" xlink:href="https://www.omg.org/" text:style-name="Internet_20_link" text:visited-style-name="Visited_20_Internet_20_Link">Object Management Group (OMG)</text:a> is a software consortium with an international membership of vendors, developers, and end users. Established in 1989, its mission is to help computer users solve enterprise integration problems by providing <text:a xlink:type="simple" xlink:href="https://www.omg.org/spec/About/" text:style-name="Internet_20_link" text:visited-style-name="Visited_20_Internet_20_Link">open, vendor-neutral specifications</text:a> for portability, interoperability, and reusability based on the <text:a xlink:type="simple" xlink:href="https://www.omg.org/mda/" text:style-name="Internet_20_link" text:visited-style-name="Visited_20_Internet_20_Link">Model-Driven Architecture (MDA)</text:a>. MDA defines an approach to IT system specification that separates the specification of system functionality from the specification of its implementation on a specific technology platform, and provides guidelines for structuring specifications expressed as models. OMG has published many widely used specifications, such as <text:a xlink:type="simple" xlink:href="https://www.omg.org/spec/UML/" text:style-name="Internet_20_link" text:visited-style-name="Visited_20_Internet_20_Link">UML</text:a>, <text:a xlink:type="simple" xlink:href="https://www.omg.org/bpmn/" text:style-name="Internet_20_link" text:visited-style-name="Visited_20_Internet_20_Link">BPMN</text:a>, <text:a xlink:type="simple" xlink:href="https://www.omg.org/mof/" text:style-name="Internet_20_link" text:visited-style-name="Visited_20_Internet_20_Link">MOF</text:a>, <text:a xlink:type="simple" xlink:href="https://www.omg.org/spec/XMI/" text:style-name="Internet_20_link" text:visited-style-name="Visited_20_Internet_20_Link">XMI</text:a>, <text:a xlink:type="simple" xlink:href="https://www.omg.org/spec/DDS/" text:style-name="Internet_20_link" text:visited-style-name="Visited_20_Internet_20_Link">DDS</text:a>, and <text:a xlink:type="simple" xlink:href="https://www.omg.org/spec/CORBA/" text:style-name="Internet_20_link" text:visited-style-name="Visited_20_Internet_20_Link">CORBA</text:a>, to name a fe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2:27</meta:creation-date>
    <dc:creator>Generated</dc:creator>
    <dc:date>2026-08-22T16::22:27</dc:date>
    <dc:language>en-US</dc:language>
    <meta:editing-cycles>1</meta:editing-cycles>
    <meta:editing-duration>PT0S</meta:editing-duration>
    <dc:title>dido:00-sip-ra:01-introduction:01-1-goals-of-omg:start</dc:title>
  </office:meta>
</office:document-meta>
</file>