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0-coverpage:start"/><text:bookmark-start text:name="__RefHeading___coverpage_1"/><text:bookmark-start text:name="coverpage"/>Coverpage<text:bookmark-end text:name="__RefHeading___coverpage_1"/><text:bookmark-end text:name="coverpage"/></text:h>
      <text:p text:style-name="Text_20_body"><text:a xlink:type="simple" xlink:href="https://wiki.didosolutions.com/dido/00-sip-ra/start" text:style-name="Internet_20_link" text:visited-style-name="Visited_20_Internet_20_Link"> Go to SIP-RA</text:a></text:p>
      <text:p text:style-name="Horizontal_20_Line"/>
      <text:h text:style-name="Heading_20_2" text:outline-level="2"><text:bookmark-start text:name="__RefHeading___object_management_group_2"/><text:bookmark-start text:name="object_management_group"/>Object Management Group<text:bookmark-end text:name="__RefHeading___object_management_group_2"/><text:bookmark-end text:name="object_management_group"/></text:h>
      <text:h text:style-name="Heading_20_5" text:outline-level="5"><text:bookmark-start text:name="__RefHeading___c_medway_road_3"/><text:bookmark-start text:name="c_medway_road"/>9C Medway Road,<text:bookmark-end text:name="__RefHeading___c_medway_road_3"/><text:bookmark-end text:name="c_medway_road"/></text:h>
      <text:p text:style-name="Text_20_body">PMB 274 Milford,</text:p>
      <text:p text:style-name="Text_20_body">MA 01757</text:p>
      <text:p text:style-name="Text_20_body">USA</text:p>
      <text:p text:style-name="Text_20_body">Telephone: +1-781-444-0404</text:p>
      <text:p text:style-name="Text_20_body">Facsimile: +1-781-444-0320</text:p>
      <text:p text:style-name="Text_20_body">rfp@omg.org&lt;/WRAP&gt;</text:p>
      <text:h text:style-name="Heading_20_2" text:outline-level="2"><text:bookmark-start text:name="__RefHeading___structured_information_processing_4"/><text:bookmark-start text:name="structured_information_processing"/>Structured Information Processing<text:bookmark-end text:name="__RefHeading___structured_information_processing_4"/><text:bookmark-end text:name="structured_information_processing"/></text:h>
      <text:h text:style-name="Heading_20_2" text:outline-level="2"><text:bookmark-start text:name="__RefHeading___reference_architecture_5"/><text:bookmark-start text:name="reference_architecture"/>Reference Architecture<text:bookmark-end text:name="__RefHeading___reference_architecture_5"/><text:bookmark-end text:name="reference_architecture"/></text:h>
      <text:h text:style-name="Heading_20_2" text:outline-level="2"><text:bookmark-start text:name="__RefHeading___sip-ra_6"/><text:bookmark-start text:name="sip-ra"/>(SIP-RA)<text:bookmark-end text:name="__RefHeading___sip-ra_6"/><text:bookmark-end text:name="sip-ra"/></text:h>
      <text:p text:style-name="Text_20_body">Request for Proposal**</text:p>
      <text:p text:style-name="Text_20_body">OMG Document: C4I/YYYY-MM-DD</text:p>
      <text:p text:style-name="Text_20_body">Letters of Intent due: DD Month YYYY</text:p>
      <text:p text:style-name="Text_20_body">Submissions due: DD Month YYYY</text:p>
      <text:p text:style-name="Horizontal_20_Line"/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5:54</meta:creation-date>
    <dc:creator>Generated</dc:creator>
    <dc:date>2026-08-24T07::55:54</dc:date>
    <dc:language>en-US</dc:language>
    <meta:editing-cycles>1</meta:editing-cycles>
    <meta:editing-duration>PT0S</meta:editing-duration>
    <dc:title>dido:00-sip-ra:00-coverpage:start</dc:title>
  </office:meta>
</office:document-meta>
</file>